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c9a962c6ecad5255dcc9f8cdaa15c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ttes_de_cuisine:desserts:tarte_bourdaloue"/><text:bookmark-start text:name="__RefHeading___tarte_bourdaloue_poire-amande_1"/><text:bookmark-start text:name="tarte_bourdaloue_poire-amande"/>Tarte bourdaloue (poire-amande)<text:bookmark-end text:name="__RefHeading___tarte_bourdaloue_poire-amande_1"/><text:bookmark-end text:name="tarte_bourdaloue_poire-amande"/></text:h>
      <text:p text:style-name="Text_20_body">C'est une tarte aux poires à la crème d'amande.</text:p>
      <text:p text:style-name="Text_20_body"><draw:frame draw:style-name="mediaright" draw:name="Tarte bourdaloue Legend" text:anchor-type="paragraph" draw:z-index="0" svg:width="10.583333333333cm"><draw:text-box><text:p text:style-name="legendcenter"><draw:frame draw:style-name="mediaright" draw:name="Tarte bourdaloue" text:anchor-type="paragraph" draw:z-index="0" svg:width="10.583333333333cm" svg:height="7.844482421875cm"><draw:image xlink:href="Pictures/6c9a962c6ecad5255dcc9f8cdaa15c6c.jpg" xlink:type="simple" xlink:show="embed" xlink:actuate="onLoad"/></draw:frame>Tarte bourdaloue</text:p></draw:text-box></draw:frame>
Pour une tarte (6 à 8 parts) :</text:p>
      <text:list text:style-name="List_20_1" text:continue-numbering="false">
        <text:list-item>
          <text:p text:style-name="List_20_1_Content_First"> Poires au sirop (ou fraîches si bien juteuses)</text:p>
        </text:list-item>
        <text:list-item>
          <text:p text:style-name="List_20_1_Content"> <text:a xlink:type="simple" xlink:href="https://le-fourre-tout-de.l-arbre-a-bafouilles.fr/recettes_de_cuisine:preparations_de_base:pate_sablee" text:style-name="Internet_20_link" text:visited-style-name="Visited_20_Internet_20_Link">Pâte sablée</text:a></text:p>
          <text:list text:style-name="List_20_1">
            <text:list-item>
              <text:p text:style-name="List_20_1_Content"> 250 g de <text:a xlink:type="simple" xlink:href="https://le-fourre-tout-de.l-arbre-a-bafouilles.fr/tag:farine" text:style-name="Internet_20_link" text:visited-style-name="Visited_20_Internet_20_Link">farine</text:a></text:p>
            </text:list-item>
            <text:list-item>
              <text:p text:style-name="List_20_1_Content"> 125 g de beurre froid</text:p>
            </text:list-item>
            <text:list-item>
              <text:p text:style-name="List_20_1_Content"> 125 g de sucre en poudre</text:p>
            </text:list-item>
            <text:list-item>
              <text:p text:style-name="List_20_1_Content"> 1 oeuf</text:p>
            </text:list-item>
            <text:list-item>
              <text:p text:style-name="List_20_1_Content"> 1 pincée de sel (pas de sel si le beurre est déjà salé)</text:p>
            </text:list-item>
          </text:list>
        </text:list-item>
        <text:list-item>
          <text:p text:style-name="List_20_1_Content"> <text:a xlink:type="simple" xlink:href="https://le-fourre-tout-de.l-arbre-a-bafouilles.fr/recettes_de_cuisine:preparations_de_base:frangipane" text:style-name="Internet_20_link" text:visited-style-name="Visited_20_Internet_20_Link">Frangipane</text:a></text:p>
          <text:list text:style-name="List_20_1">
            <text:list-item>
              <text:p text:style-name="List_20_1_Content"> 100 g de sucre en poudre</text:p>
            </text:list-item>
            <text:list-item>
              <text:p text:style-name="List_20_1_Content"> 100 g de poudre d'amande</text:p>
            </text:list-item>
            <text:list-item>
              <text:p text:style-name="List_20_1_Content"> 100 g de beurre mou en cubes</text:p>
            </text:list-item>
            <text:list-item>
              <text:p text:style-name="List_20_1_Content_Last"> 2 oeufs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Préparer la <text:a xlink:type="simple" xlink:href="https://le-fourre-tout-de.l-arbre-a-bafouilles.fr/recettes_de_cuisine:preparations_de_base:pate_sablee" text:style-name="Internet_20_link" text:visited-style-name="Visited_20_Internet_20_Link">pâte sablée</text:a> et la faire cuire à blanc dans le moule environ <text:span text:style-name="Strong_20_Emphasis">12 minutes à 170°c</text:span>.</text:p>
        </text:list-item>
        <text:list-item>
          <text:p text:style-name="Numbering_20_1_Content"> Pendant que la pâte précuit, préparer la <text:a xlink:type="simple" xlink:href="https://le-fourre-tout-de.l-arbre-a-bafouilles.fr/recettes_de_cuisine:preparations_de_base:frangipane" text:style-name="Internet_20_link" text:visited-style-name="Visited_20_Internet_20_Link">crème d'amande</text:a>. La frangipane doit être répartie sur le fond de tarte.</text:p>
        </text:list-item>
        <text:list-item>
          <text:p text:style-name="Numbering_20_1_Content"> Répartir ensuite équitablement les poires en les enfonçant légèrement dans la frangipane.</text:p>
        </text:list-item>
        <text:list-item>
          <text:p text:style-name="Numbering_20_1_Content_Last"> Enfourner <text:span text:style-name="Strong_20_Emphasis">25 minutes à 180°c</text:span>. La frangipane doit être bien doré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2::11:40</meta:creation-date>
    <dc:creator>Generated</dc:creator>
    <dc:date>2026-08-27T12::11:40</dc:date>
    <dc:language>en-US</dc:language>
    <meta:editing-cycles>1</meta:editing-cycles>
    <meta:editing-duration>PT0S</meta:editing-duration>
    <dc:title>recettes_de_cuisine:desserts:tarte_bourdaloue</dc:title>
  </office:meta>
</office:document-meta>
</file>