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698bfd1ed427f51634cbc5964f5bccb5.jpg"/>
  <manifest:file-entry manifest:media-type="image/jpeg" manifest:full-path="Pictures/f3049eaedb685c3dc715470c099fab63.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recettes_de_cuisine:preparations_de_base:pate_sablee"/><text:bookmark-start text:name="__RefHeading___pate_sablee_1"/><text:bookmark-start text:name="pate_sablee"/>Pâte sablée<text:bookmark-end text:name="__RefHeading___pate_sablee_1"/><text:bookmark-end text:name="pate_sablee"/></text:h>
      <text:p text:style-name="Text_20_body">La pâte sablée est une pâte sucrée qui peut servir de base pour la fabrication de biscuits ou de fond de tarte. Oubliez le nutriscore, cette pâte est aussi grasse qu'elle est sucrée.</text:p>
      <text:h text:style-name="Heading_20_2" text:outline-level="2"><text:bookmark-start text:name="__RefHeading___recette_pour_un_fond_de_tarte_2"/><text:bookmark-start text:name="recette_pour_un_fond_de_tarte"/>Recette pour un fond de tarte<text:bookmark-end text:name="__RefHeading___recette_pour_un_fond_de_tarte_2"/><text:bookmark-end text:name="recette_pour_un_fond_de_tarte"/></text:h>
      <text:p text:style-name="Text_20_body">Pour un moule de 26 à 28 cm : <draw:frame draw:style-name="mediaright" draw:name="0" text:anchor-type="paragraph" draw:z-index="0" svg:width="5.2916666666667cm" style:rel-width="100%" svg:height="7.1388420460933cm" style:rel-height="scale"><draw:image xlink:href="Pictures/698bfd1ed427f51634cbc5964f5bccb5.jpg" xlink:type="simple" xlink:show="embed" xlink:actuate="onLoad"/></draw:frame></text:p>
      <text:list text:style-name="List_20_1" text:continue-numbering="false">
        <text:list-item>
          <text:p text:style-name="List_20_1_Content_First"> 250 g de farine</text:p>
        </text:list-item>
        <text:list-item>
          <text:p text:style-name="List_20_1_Content"> 125 g de beurre froid</text:p>
        </text:list-item>
        <text:list-item>
          <text:p text:style-name="List_20_1_Content"> 125 g de sucre en poudre</text:p>
        </text:list-item>
        <text:list-item>
          <text:p text:style-name="List_20_1_Content"> 1 oeuf</text:p>
        </text:list-item>
        <text:list-item>
          <text:p text:style-name="List_20_1_Content_Last"> 1 pincée de sel (pas de sel si le beurre est déjà salé)</text:p>
        </text:list-item>
      </text:list>
      <text:list text:style-name="Numbering_20_1" text:continue-numbering="false">
        <text:list-item>
          <text:p text:style-name="Numbering_20_1_Content_First"> Coupez le beurre en cubes</text:p>
        </text:list-item>
        <text:list-item>
          <text:p text:style-name="Numbering_20_1_Content"> Dans un saladier, versez la farine, le sucre et l'oeuf</text:p>
        </text:list-item>
        <text:list-item>
          <text:p text:style-name="Numbering_20_1_Content"> Après vous être lavé les mains, farinez vos doigts et malaxer le mélange en ajoutant le beurre. La pâte doit être malaxée jusqu'à ce que les ingrédients soient bien liés et que la pâte soit homogène. <draw:frame draw:style-name="mediacenter" draw:name="Pâte sablée prête à étaler Legend" text:anchor-type="paragraph" draw:z-index="0" svg:width="10.583333333333cm"><draw:text-box><text:p text:style-name="legendcenter"><draw:frame draw:style-name="mediacenter" draw:name="Pâte sablée prête à étaler" text:anchor-type="paragraph" draw:z-index="1" svg:width="10.583333333333cm" svg:height="7.847453536085cm"><draw:image xlink:href="Pictures/f3049eaedb685c3dc715470c099fab63.jpg" xlink:type="simple" xlink:show="embed" xlink:actuate="onLoad"/></draw:frame>Pâte sablée prête à étaler</text:p></draw:text-box></draw:frame></text:p>
        </text:list-item>
        <text:list-item>
          <text:p text:style-name="Numbering_20_1_Content"> À partir de là, il est conseillé de laisser la pâte reposer au réfrigérateur une petite heure pour quelle soit plus facile à étaler. Mais il est tout-à-fait possible de sauter cette étape et d'étaler la pâte avant d'en garnir le moule. Soit vous utilisez du papier sulfurisé, auquel cas il est conseillé d'étaler la pâte directement dessus. Soit vous n'en utilisez pas, auquel cas il est recommandé de fariner le plan de travail.</text:p>
        </text:list-item>
        <text:list-item>
          <text:p text:style-name="Numbering_20_1_Content_Last"> Faire cuire le fond de tarte à blanc environ 12 minutes à 170°c. (15 si vous en préparez deux simultanément)</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 "Mort"</meta:generator>
    <meta:initial-creator>Generated</meta:initial-creator>
    <meta:creation-date>2026-08-27T11::55:12</meta:creation-date>
    <dc:creator>Generated</dc:creator>
    <dc:date>2026-08-27T11::55:12</dc:date>
    <dc:language>en-US</dc:language>
    <meta:editing-cycles>1</meta:editing-cycles>
    <meta:editing-duration>PT0S</meta:editing-duration>
    <dc:title>recettes_de_cuisine:preparations_de_base:pate_sablee</dc:title>
  </office:meta>
</office:document-meta>
</file>